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Normálny" style:family="paragraph">
      <style:text-properties fo:font-weight="bold" style:font-weight-asian="bold" style:font-weight-complex="bold"/>
    </style:style>
    <style:style style:name="P3" style:parent-style-name="Normálny" style:family="paragraph">
      <style:text-properties fo:font-weight="bold" style:font-weight-asian="bold" style:font-weight-complex="bold"/>
    </style:style>
    <style:style style:name="T4" style:parent-style-name="Predvolenépísmoodseku" style:family="text">
      <style:text-properties fo:font-weight="bold" style:font-weight-asian="bold" style:font-weight-complex="bold"/>
    </style:style>
    <style:style style:name="T5" style:parent-style-name="Predvolenépísmoodseku" style:family="text">
      <style:text-properties fo:font-weight="bold" style:font-weight-asian="bold" style:font-weight-complex="bold"/>
    </style:style>
    <style:style style:name="T6" style:parent-style-name="Predvolenépísmoodseku" style:family="text">
      <style:text-properties fo:font-weight="bold" style:font-weight-asian="bold" style:font-weight-complex="bold"/>
    </style:style>
    <style:style style:name="T7" style:parent-style-name="Predvolenépísmoodseku" style:family="text">
      <style:text-properties fo:font-weight="bold" style:font-weight-asian="bold" style:font-weight-complex="bold"/>
    </style:style>
    <style:style style:name="P8" style:parent-style-name="Normálny" style:family="paragraph">
      <style:text-properties fo:font-weight="bold" style:font-weight-asian="bold" style:font-weight-complex="bold"/>
    </style:style>
    <style:style style:name="P9" style:parent-style-name="Normálny" style:family="paragraph">
      <style:text-properties fo:font-weight="bold" style:font-weight-asian="bold" style:font-weight-complex="bold"/>
    </style:style>
    <style:style style:name="T10" style:parent-style-name="Predvolenépísmoodseku" style:family="text">
      <style:text-properties fo:font-weight="bold" style:font-weight-asian="bold" style:font-weight-complex="bold"/>
    </style:style>
    <style:style style:name="P11" style:parent-style-name="Normálny" style:list-style-name="LFO1" style:family="paragraph"/>
    <style:style style:name="T12" style:parent-style-name="Predvolenépísmoodseku" style:family="text">
      <style:text-properties fo:font-weight="bold" style:font-weight-asian="bold" style:font-weight-complex="bold"/>
    </style:style>
    <style:style style:name="P13" style:parent-style-name="Normálny" style:list-style-name="LFO1" style:family="paragraph"/>
    <style:style style:name="T14" style:parent-style-name="Predvolenépísmoodseku" style:family="text">
      <style:text-properties fo:font-weight="bold" style:font-weight-asian="bold" style:font-weight-complex="bold"/>
    </style:style>
    <style:style style:name="P15" style:parent-style-name="Normálny" style:list-style-name="LFO1" style:family="paragraph"/>
    <style:style style:name="T16" style:parent-style-name="Predvolenépísmoodseku" style:family="text">
      <style:text-properties fo:font-weight="bold" style:font-weight-asian="bold" style:font-weight-complex="bold"/>
    </style:style>
    <style:style style:name="P17" style:parent-style-name="Normálny" style:list-style-name="LFO1" style:family="paragraph"/>
    <style:style style:name="T18" style:parent-style-name="Predvolenépísmoodseku" style:family="text">
      <style:text-properties fo:font-weight="bold" style:font-weight-asian="bold" style:font-weight-complex="bold"/>
    </style:style>
    <style:style style:name="P19" style:parent-style-name="Normálny" style:list-style-name="LFO1" style:family="paragraph"/>
    <style:style style:name="T20" style:parent-style-name="Predvolenépísmoodseku" style:family="text">
      <style:text-properties fo:font-weight="bold" style:font-weight-asian="bold" style:font-weight-complex="bold"/>
    </style:style>
    <style:style style:name="P21" style:parent-style-name="Normálny" style:list-style-name="LFO1" style:family="paragraph"/>
    <style:style style:name="T22" style:parent-style-name="Predvolenépísmoodseku" style:family="text">
      <style:text-properties fo:font-weight="bold" style:font-weight-asian="bold" style:font-weight-complex="bold"/>
    </style:style>
    <style:style style:name="P23" style:parent-style-name="Normálny" style:family="paragraph">
      <style:text-properties fo:font-weight="bold" style:font-weight-asian="bold" style:font-weight-complex="bold"/>
    </style:style>
    <style:style style:name="P24" style:parent-style-name="Normálny" style:family="paragraph">
      <style:text-properties fo:font-weight="bold" style:font-weight-asian="bold" style:font-weight-complex="bold"/>
    </style:style>
    <style:style style:name="P25" style:parent-style-name="Normálny" style:family="paragraph">
      <style:text-properties fo:font-weight="bold" style:font-weight-asian="bold" style:font-weight-complex="bold"/>
    </style:style>
    <style:style style:name="T26" style:parent-style-name="Predvolenépísmoodseku" style:family="text">
      <style:text-properties fo:font-weight="bold" style:font-weight-asian="bold" style:font-weight-complex="bold"/>
    </style:style>
    <style:style style:name="P27" style:parent-style-name="Normálny" style:family="paragraph">
      <style:text-properties fo:font-weight="bold" style:font-weight-asian="bold" style:font-weight-complex="bold"/>
    </style:style>
    <style:style style:name="P28" style:parent-style-name="Normálny" style:family="paragraph">
      <style:text-properties fo:font-weight="bold" style:font-weight-asian="bold" style:font-weight-complex="bold"/>
    </style:style>
    <style:style style:name="P29" style:parent-style-name="Normálny" style:family="paragraph">
      <style:text-properties fo:font-weight="bold" style:font-weight-asian="bold" style:font-weight-complex="bold"/>
    </style:style>
    <style:style style:name="T30" style:parent-style-name="Predvolenépísmoodseku" style:family="text">
      <style:text-properties fo:font-weight="bold" style:font-weight-asian="bold" style:font-weight-complex="bold"/>
    </style:style>
    <style:style style:name="P31" style:parent-style-name="Normálny" style:family="paragraph">
      <style:text-properties fo:font-weight="bold" style:font-weight-asian="bold" style:font-weight-complex="bold"/>
    </style:style>
    <style:style style:name="T32" style:parent-style-name="Predvolenépísmoodseku" style:family="text">
      <style:text-properties fo:font-weight="bold" style:font-weight-asian="bold" style:font-weight-complex="bold"/>
    </style:style>
    <style:style style:name="T33" style:parent-style-name="Predvolenépísmoodseku" style:family="text">
      <style:text-properties fo:font-weight="bold" style:font-weight-asian="bold" style:font-weight-complex="bold"/>
    </style:style>
    <style:style style:name="P34" style:parent-style-name="Normálny" style:family="paragraph">
      <style:text-properties fo:font-weight="bold" style:font-weight-asian="bold" style:font-weight-complex="bold"/>
    </style:style>
    <style:style style:name="T35" style:parent-style-name="Predvolenépísmoodseku" style:family="text">
      <style:text-properties fo:font-weight="bold" style:font-weight-asian="bold" style:font-weight-complex="bold"/>
    </style:style>
    <style:style style:name="P36" style:parent-style-name="Normálny" style:family="paragraph">
      <style:text-properties fo:font-weight="bold" style:font-weight-asian="bold" style:font-weight-complex="bold"/>
    </style:style>
    <style:style style:name="T37" style:parent-style-name="Predvolenépísmoodseku" style:family="text">
      <style:text-properties fo:font-weight="bold" style:font-weight-asian="bold" style:font-weight-complex="bold"/>
    </style:style>
    <style:style style:name="P38" style:parent-style-name="Normálny" style:family="paragraph">
      <style:text-properties fo:font-weight="bold" style:font-weight-asian="bold" style:font-weight-complex="bold"/>
    </style:style>
    <style:style style:name="P39" style:parent-style-name="Normálny" style:family="paragraph">
      <style:text-properties fo:font-weight="bold" style:font-weight-asian="bold" style:font-weight-complex="bold"/>
    </style:style>
    <style:style style:name="T40" style:parent-style-name="Predvolenépísmoodseku" style:family="text">
      <style:text-properties fo:font-weight="bold" style:font-weight-asian="bold" style:font-weight-complex="bold"/>
    </style:style>
    <style:style style:name="P41" style:parent-style-name="Normálny" style:family="paragraph">
      <style:text-properties fo:font-weight="bold" style:font-weight-asian="bold" style:font-weight-complex="bold"/>
    </style:style>
    <style:style style:name="P42" style:parent-style-name="Normálny" style:list-style-name="LFO2" style:family="paragraph"/>
    <style:style style:name="T43" style:parent-style-name="Predvolenépísmoodseku" style:family="text">
      <style:text-properties fo:font-weight="bold" style:font-weight-asian="bold" style:font-weight-complex="bold"/>
    </style:style>
    <style:style style:name="P44" style:parent-style-name="Normálny" style:list-style-name="LFO2" style:family="paragraph"/>
    <style:style style:name="P45" style:parent-style-name="Normálny" style:list-style-name="LFO2" style:family="paragraph"/>
    <style:style style:name="T46" style:parent-style-name="Predvolenépísmoodseku" style:family="text">
      <style:text-properties fo:font-weight="bold" style:font-weight-asian="bold" style:font-weight-complex="bold"/>
    </style:style>
    <style:style style:name="P47" style:parent-style-name="Normálny" style:family="paragraph">
      <style:text-properties fo:font-weight="bold" style:font-weight-asian="bold" style:font-weight-complex="bold"/>
    </style:style>
    <style:style style:name="T48" style:parent-style-name="Predvolenépísmoodseku" style:family="text">
      <style:text-properties fo:font-weight="bold" style:font-weight-asian="bold" style:font-weight-complex="bold"/>
    </style:style>
    <style:style style:name="P49" style:parent-style-name="Normálny" style:list-style-name="LFO3" style:family="paragraph"/>
    <style:style style:name="P50" style:parent-style-name="Normálny" style:list-style-name="LFO3" style:family="paragraph"/>
    <style:style style:name="P51" style:parent-style-name="Normálny" style:list-style-name="LFO3" style:family="paragraph"/>
    <style:style style:name="P52" style:parent-style-name="Normálny" style:family="paragraph">
      <style:text-properties fo:font-weight="bold" style:font-weight-asian="bold" style:font-weight-complex="bold"/>
    </style:style>
    <style:style style:name="P53" style:parent-style-name="Normálny" style:family="paragraph">
      <style:text-properties fo:font-weight="bold" style:font-weight-asian="bold" style:font-weight-complex="bold"/>
    </style:style>
    <style:style style:name="T54" style:parent-style-name="Predvolenépísmoodseku" style:family="text">
      <style:text-properties fo:font-weight="bold" style:font-weight-asian="bold" style:font-weight-complex="bold"/>
    </style:style>
    <style:style style:name="P55" style:parent-style-name="Normálny" style:family="paragraph">
      <style:text-properties fo:font-weight="bold" style:font-weight-asian="bold" style:font-weight-complex="bold"/>
    </style:style>
    <style:style style:name="P56" style:parent-style-name="Normálny" style:family="paragraph">
      <style:text-properties fo:font-weight="bold" style:font-weight-asian="bold" style:font-weight-complex="bold"/>
    </style:style>
    <style:style style:name="P57" style:parent-style-name="Normálny" style:list-style-name="LFO4" style:family="paragraph"/>
    <style:style style:name="P58" style:parent-style-name="Normálny" style:list-style-name="LFO4" style:family="paragraph"/>
    <style:style style:name="P59" style:parent-style-name="Normálny" style:list-style-name="LFO4" style:family="paragraph"/>
    <style:style style:name="P60" style:parent-style-name="Normálny" style:list-style-name="LFO4" style:family="paragraph"/>
    <style:style style:name="P61" style:parent-style-name="Normálny" style:family="paragraph">
      <style:text-properties fo:font-weight="bold" style:font-weight-asian="bold" style:font-weight-complex="bold"/>
    </style:style>
    <style:style style:name="P62" style:parent-style-name="Normálny" style:family="paragraph">
      <style:text-properties fo:font-weight="bold" style:font-weight-asian="bold" style:font-weight-complex="bold"/>
    </style:style>
    <style:style style:name="P63" style:parent-style-name="Normálny" style:family="paragraph">
      <style:text-properties fo:font-weight="bold" style:font-weight-asian="bold" style:font-weight-complex="bold"/>
    </style:style>
    <style:style style:name="T64" style:parent-style-name="Predvolenépísmoodseku" style:family="text">
      <style:text-properties fo:font-weight="bold" style:font-weight-asian="bold" style:font-weight-complex="bold"/>
    </style:style>
    <style:style style:name="P65" style:parent-style-name="Normálny" style:family="paragraph">
      <style:text-properties fo:font-weight="bold" style:font-weight-asian="bold" style:font-weight-complex="bold"/>
    </style:style>
    <style:style style:name="T66" style:parent-style-name="Predvolenépísmoodseku" style:family="text">
      <style:text-properties fo:font-weight="bold" style:font-weight-asian="bold" style:font-weight-complex="bold"/>
    </style:style>
    <style:style style:name="P67" style:parent-style-name="Normálny" style:list-style-name="LFO5" style:family="paragraph"/>
    <style:style style:name="T68" style:parent-style-name="Predvolenépísmoodseku" style:family="text">
      <style:text-properties fo:font-weight="bold" style:font-weight-asian="bold" style:font-weight-complex="bold"/>
    </style:style>
    <style:style style:name="P69" style:parent-style-name="Normálny" style:list-style-name="LFO5" style:family="paragraph"/>
    <style:style style:name="T70" style:parent-style-name="Predvolenépísmoodseku" style:family="text">
      <style:text-properties fo:font-weight="bold" style:font-weight-asian="bold" style:font-weight-complex="bold"/>
    </style:style>
    <style:style style:name="P71" style:parent-style-name="Normálny" style:list-style-name="LFO5" style:family="paragraph"/>
    <style:style style:name="T72" style:parent-style-name="Predvolenépísmoodseku" style:family="text">
      <style:text-properties fo:font-weight="bold" style:font-weight-asian="bold" style:font-weight-complex="bold"/>
    </style:style>
    <style:style style:name="P73" style:parent-style-name="Normálny" style:list-style-name="LFO5" style:family="paragraph"/>
    <style:style style:name="T74" style:parent-style-name="Predvolenépísmoodseku" style:family="text">
      <style:text-properties fo:font-weight="bold" style:font-weight-asian="bold" style:font-weight-complex="bold"/>
    </style:style>
    <style:style style:name="P75" style:parent-style-name="Normálny" style:family="paragraph">
      <style:text-properties fo:font-weight="bold" style:font-weight-asian="bold" style:font-weight-complex="bold"/>
    </style:style>
    <style:style style:name="P76" style:parent-style-name="Normálny" style:family="paragraph">
      <style:text-properties fo:font-weight="bold" style:font-weight-asian="bold" style:font-weight-complex="bold"/>
    </style:style>
    <style:style style:name="P77" style:parent-style-name="Normálny" style:family="paragraph">
      <style:text-properties fo:font-weight="bold" style:font-weight-asian="bold" style:font-weight-complex="bold"/>
    </style:style>
    <style:style style:name="T78" style:parent-style-name="Predvolenépísmoodseku" style:family="text">
      <style:text-properties fo:font-weight="bold" style:font-weight-asian="bold" style:font-weight-complex="bold"/>
    </style:style>
    <style:style style:name="P79" style:parent-style-name="Normálny" style:family="paragraph">
      <style:text-properties fo:font-weight="bold" style:font-weight-asian="bold" style:font-weight-complex="bold"/>
    </style:style>
    <style:style style:name="P80" style:parent-style-name="Normálny" style:family="paragraph">
      <style:text-properties fo:font-weight="bold" style:font-weight-asian="bold" style:font-weight-complex="bold"/>
    </style:style>
    <style:style style:name="P81" style:parent-style-name="Normálny" style:list-style-name="LFO6" style:family="paragraph"/>
    <style:style style:name="T82" style:parent-style-name="Predvolenépísmoodseku" style:family="text">
      <style:text-properties fo:font-weight="bold" style:font-weight-asian="bold" style:font-weight-complex="bold"/>
    </style:style>
    <style:style style:name="P83" style:parent-style-name="Normálny" style:list-style-name="LFO6" style:family="paragraph"/>
    <style:style style:name="P84" style:parent-style-name="Normálny" style:list-style-name="LFO6" style:family="paragraph"/>
    <style:style style:name="T85" style:parent-style-name="Predvolenépísmoodseku" style:family="text">
      <style:text-properties fo:font-weight="bold" style:font-weight-asian="bold" style:font-weight-complex="bold"/>
    </style:style>
    <style:style style:name="P86" style:parent-style-name="Normálny" style:list-style-name="LFO6" style:family="paragraph"/>
    <style:style style:name="T87" style:parent-style-name="Predvolenépísmoodseku" style:family="text">
      <style:text-properties fo:font-weight="bold" style:font-weight-asian="bold" style:font-weight-complex="bold"/>
    </style:style>
    <style:style style:name="P88" style:parent-style-name="Normálny" style:list-style-name="LFO6" style:family="paragraph"/>
    <style:style style:name="T89" style:parent-style-name="Predvolenépísmoodseku" style:family="text">
      <style:text-properties fo:font-weight="bold" style:font-weight-asian="bold" style:font-weight-complex="bold"/>
    </style:style>
    <style:style style:name="P90" style:parent-style-name="Normálny" style:family="paragraph">
      <style:text-properties fo:font-weight="bold" style:font-weight-asian="bold" style:font-weight-complex="bold"/>
    </style:style>
    <style:style style:name="P91" style:parent-style-name="Normálny" style:family="paragraph">
      <style:text-properties fo:font-weight="bold" style:font-weight-asian="bold" style:font-weight-complex="bold"/>
    </style:style>
    <style:style style:name="T92" style:parent-style-name="Predvolenépísmoodseku" style:family="text">
      <style:text-properties fo:font-weight="bold" style:font-weight-asian="bold" style:font-weight-complex="bold"/>
    </style:style>
    <style:style style:name="P93" style:parent-style-name="Normálny" style:list-style-name="LFO7" style:family="paragraph"/>
    <style:style style:name="T94" style:parent-style-name="Predvolenépísmoodseku" style:family="text">
      <style:text-properties fo:font-weight="bold" style:font-weight-asian="bold" style:font-weight-complex="bold"/>
    </style:style>
    <style:style style:name="P95" style:parent-style-name="Normálny" style:list-style-name="LFO7" style:family="paragraph"/>
    <style:style style:name="T96" style:parent-style-name="Predvolenépísmoodseku" style:family="text">
      <style:text-properties fo:font-weight="bold" style:font-weight-asian="bold" style:font-weight-complex="bold"/>
    </style:style>
    <style:style style:name="P97" style:parent-style-name="Normálny" style:list-style-name="LFO7" style:family="paragraph"/>
    <style:style style:name="P98" style:parent-style-name="Normálny" style:family="paragraph">
      <style:text-properties fo:font-weight="bold" style:font-weight-asian="bold" style:font-weight-complex="bold"/>
    </style:style>
    <style:style style:name="T99" style:parent-style-name="Predvolenépísmoodseku" style:family="text">
      <style:text-properties fo:font-weight="bold" style:font-weight-asian="bold" style:font-weight-complex="bold"/>
    </style:style>
    <style:style style:name="T100" style:parent-style-name="Predvolenépísmoodseku" style:family="text">
      <style:text-properties fo:font-weight="bold" style:font-weight-asian="bold" style:font-weight-complex="bold"/>
    </style:style>
    <style:style style:name="P101" style:parent-style-name="Normálny" style:family="paragraph">
      <style:text-properties fo:font-weight="bold" style:font-weight-asian="bold" style:font-weight-complex="bold"/>
    </style:style>
    <style:style style:name="P102" style:parent-style-name="Normálny" style:family="paragraph">
      <style:text-properties fo:font-weight="bold" style:font-weight-asian="bold" style:font-weight-complex="bold"/>
    </style:style>
    <style:style style:name="T103" style:parent-style-name="Predvolenépísmoodseku" style:family="text">
      <style:text-properties fo:font-weight="bold" style:font-weight-asian="bold" style:font-weight-complex="bold"/>
    </style:style>
    <style:style style:name="T104" style:parent-style-name="Predvolenépísmoodseku" style:family="text">
      <style:text-properties fo:font-weight="bold" style:font-weight-asian="bold" style:font-weight-complex="bold"/>
    </style:style>
    <style:style style:name="T105" style:parent-style-name="Predvolenépísmoodseku" style:family="text">
      <style:text-properties fo:font-weight="bold" style:font-weight-asian="bold" style:font-weight-complex="bold"/>
    </style:style>
    <style:style style:name="T106" style:parent-style-name="Predvolenépísmoodseku" style:family="text">
      <style:text-properties fo:font-weight="bold" style:font-weight-asian="bold" style:font-weight-complex="bold"/>
    </style:style>
    <style:style style:name="T107" style:parent-style-name="Predvolenépísmoodseku" style:family="text">
      <style:text-properties fo:font-weight="bold" style:font-weight-asian="bold" style:font-weight-complex="bold"/>
    </style:style>
    <style:style style:name="T108" style:parent-style-name="Predvolenépísmoodseku" style:family="text">
      <style:text-properties fo:font-weight="bold" style:font-weight-asian="bold" style:font-weight-complex="bold"/>
    </style:style>
    <style:style style:name="T109" style:parent-style-name="Predvolenépísmoodseku" style:family="text">
      <style:text-properties fo:font-weight="bold" style:font-weight-asian="bold" style:font-weight-complex="bold"/>
    </style:style>
    <style:style style:name="T110" style:parent-style-name="Predvolenépísmoodseku" style:family="text">
      <style:text-properties fo:font-weight="bold" style:font-weight-asian="bold" style:font-weight-complex="bold"/>
    </style:style>
    <style:style style:name="T111" style:parent-style-name="Predvolenépísmoodseku" style:family="text">
      <style:text-properties fo:font-weight="bold" style:font-weight-asian="bold" style:font-weight-complex="bold"/>
    </style:style>
    <style:style style:name="T112" style:parent-style-name="Predvolenépísmoodseku" style:family="text">
      <style:text-properties fo:font-weight="bold" style:font-weight-asian="bold" style:font-weight-complex="bold"/>
    </style:style>
    <style:style style:name="T113" style:parent-style-name="Predvolenépísmoodseku" style:family="text">
      <style:text-properties fo:font-weight="bold" style:font-weight-asian="bold" style:font-weight-complex="bold"/>
    </style:style>
    <style:style style:name="T114" style:parent-style-name="Predvolenépísmoodseku" style:family="text">
      <style:text-properties fo:font-weight="bold" style:font-weight-asian="bold" style:font-weight-complex="bold"/>
    </style:style>
    <style:style style:name="T115" style:parent-style-name="Predvolenépísmoodseku" style:family="text">
      <style:text-properties fo:font-weight="bold" style:font-weight-asian="bold" style:font-weight-complex="bold"/>
    </style:style>
    <style:style style:name="T116" style:parent-style-name="Predvolenépísmoodseku" style:family="text">
      <style:text-properties fo:font-weight="bold" style:font-weight-asian="bold" style:font-weight-complex="bold"/>
    </style:style>
    <style:style style:name="P117" style:parent-style-name="Normálny" style:family="paragraph">
      <style:text-properties fo:font-weight="bold" style:font-weight-asian="bold" style:font-weight-complex="bold"/>
    </style:style>
    <style:style style:family="graphic" style:name="a6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7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8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5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VOLEBNÝ PROGRAM</text:p>
      <text:p text:style-name="P2">Mgr. Jozef Liss</text:p>
      <text:p text:style-name="P3">Kandidát koalície Konzervatívny blok / SMER / REPUBLIKA / HLAS</text:p>
      <text:p text:style-name="Normálny">Trstená má veľký potenciál. Má šikovných a pracovitých ľudí, aktívne rodiny, seniorov, športovcov, podnikateľov aj množstvo občanov, ktorým na svojom meste záleží.</text:p>
      <text:p text:style-name="Normálny">Z rozhovorov s obyvateľmi však počúvam aj jasný odkaz:</text:p>
      <text:p text:style-name="Normálny"><text:span text:style-name="T4">Mesto potrebuje viac komunikovať s občanmi.</text:span><text:line-break/><text:span text:style-name="T5">Mesto potrebuje jasné priority.</text:span><text:line-break/><text:span text:style-name="T6">Mesto musí hospodáriť zodpovedne.</text:span><text:line-break/></text:p>
      <text:p text:style-name="Normálny">Chcem preto priniesť<text:s/><text:span text:style-name="T7">otvorenú, zodpovednú a efektívnu správu mesta</text:span>, ktorá bude stáť<text:s/>na konzervatívnych hodnotách, sociálnej zodpovednosti, poriadku, podpore rodín a rozumnom využívaní verejných financií.</text:p>
      <text:p text:style-name="Normálny"><draw:custom-shape svg:x="0in" svg:y="0in" svg:width="45.51042in" svg:height="0.00139in" draw:id="id0" draw:style-name="a0" draw:name="Horizontal Line 247" text:anchor-type="as-char"><svg:title/><svg:desc/><draw:enhanced-geometry draw:type="non-primitive" svg:viewBox="0 0 21600 21600" draw:enhanced-path="M 0 0 L 21600 0 21600 21600 0 21600 Z N"/></draw:custom-shape></text:p>
      <text:p text:style-name="P8">1. OTVORENÁ A EFEKTÍVNA SPRÁVA MESTA</text:p>
      <text:p text:style-name="P9">Menej administratívy. Viac služieb pre ľudí.</text:p>
      <text:p text:style-name="Normálny">Chcem, aby bol primátor a poslanci bližšie k občanom a aby obyvatelia mali možnosť hovoriť o problémoch svojho mesta priamo s jeho vedením.</text:p>
      <text:p text:style-name="Normálny"><text:span text:style-name="T10">Preto:</text:span></text:p>
      <text:list text:style-name="LFO1" text:continue-numbering="true">
        <text:list-item>
          <text:p text:style-name="P11">zavediem<text:s/><text:span text:style-name="T12">pravidelné verejné stretnutia primátora a poslancov s obyvateľmi</text:span><text:s/>v jednotlivých mestských častiach,</text:p>
        </text:list-item>
        <text:list-item>
          <text:p text:style-name="P13">vykonám<text:s/><text:span text:style-name="T14">audit zmlúv mesta</text:span><text:s/>s cieľom preveriť ich<text:s/>hospodárnosť a výhodnosť,</text:p>
        </text:list-item>
        <text:list-item>
          <text:p text:style-name="P15">budem aktívnejšie využívať<text:s/><text:span text:style-name="T16">eurofondy, dotácie, granty a ďalšie dostupné zdroje financovania</text:span>,</text:p>
        </text:list-item>
        <text:list-item>
          <text:p text:style-name="P17">pripravím komplexné riešenie<text:s/><text:span text:style-name="T18">nových lokalít pre individuálnu bytovú výstavbu aj bytové domy</text:span>,</text:p>
        </text:list-item>
        <text:list-item>
          <text:p text:style-name="P19">budem hľadať úspory predovšetkým v administratíve –<text:s/><text:span text:style-name="T20">nie v službách pre občanov</text:span>,</text:p>
        </text:list-item>
        <text:list-item>
          <text:p text:style-name="P21">posilním využívanie kapacít<text:s/><text:span text:style-name="T22">Trstenských technických služieb (TTS)</text:span><text:s/>pri údržbe a zveľaďovaní mesta.</text:p>
        </text:list-item>
      </text:list>
      <text:p text:style-name="P23"/>
      <text:p text:style-name="P24"/>
      <text:p text:style-name="P25">Kvalitné služby za rozumné peniaze</text:p>
      <text:p text:style-name="Normálny">Pri údržbe zelene a verejných priestorov chcem využívať vlastné mestské kapacity<text:s/>efektívnejšie. Aj kvetinová výzdoba môže byť<text:s/><text:span text:style-name="T26">estetická, trvácna a zároveň hospodárna</text:span>.</text:p>
      <text:p text:style-name="Normálny"><draw:custom-shape svg:x="0in" svg:y="0in" svg:width="45.51042in" svg:height="0.00139in" draw:id="id1" draw:style-name="a1" draw:name="Horizontal Line 248" text:anchor-type="as-char"><svg:title/><svg:desc/><draw:enhanced-geometry draw:type="non-primitive" svg:viewBox="0 0 21600 21600" draw:enhanced-path="M 0 0 L 21600 0 21600 21600 0 21600 Z N"/></draw:custom-shape></text:p>
      <text:p text:style-name="P27">2. RODINA, SENIORI A SOCIÁLNE ISTOTY</text:p>
      <text:p text:style-name="P28">Mesto pre rodiny aj pre tých, ktorí ho budovali</text:p>
      <text:p text:style-name="Normálny">Rodina musí byť prirodzenou súčasťou života mesta. Rovnako si zaslúžia moju pozornosť seniori, ktorí celý život pomáhali budovať Trstenú.</text:p>
      <text:p text:style-name="P29">Denný stacionár pre seniorov</text:p>
      <text:p text:style-name="Normálny">Jednou z mojich najväčších priorít bude<text:s/><text:span text:style-name="T30">príprava projektovej dokumentácie a následná výstavba denného stacionára pre seniorov</text:span>.</text:p>
      <text:p text:style-name="Normálny">Chcem vytvoriť miesto, kde budú mať naši<text:s/>starší spoluobčania dôstojnú starostlivosť, kontakt s ľuďmi a kvalitné podmienky na trávenie času.</text:p>
      <text:p text:style-name="P31">Bývanie pre mladé rodiny</text:p>
      <text:p text:style-name="Normálny">Budem presadzovať<text:s/><text:span text:style-name="T32">nájomné bývanie pre občanov Trstenej</text:span><text:s/>a nastavenie transparentných kritérií prideľovania mestských bytov tak, aby mali primeranú podporu<text:s/><text:span text:style-name="T33">mladé rodiny s trvalým pobytom v Trstenej</text:span>.</text:p>
      <text:p text:style-name="P34">Generácie spolu</text:p>
      <text:p text:style-name="Normálny">Podporím spoluprácu<text:s/><text:span text:style-name="T35">škôl a seniorov</text:span>. Skúsenosti staršej generácie a energia mladých môžu vytvoriť hodnotné projekty, ktoré budú prospešné pre celé mesto.</text:p>
      <text:p text:style-name="P36">Lepšia zdravotná<text:s/>dostupnosť</text:p>
      <text:p text:style-name="Normálny">Budem aktívne rokovať so<text:s/><text:span text:style-name="T37">Žilinským samosprávnym krajom</text:span><text:s/>o posilnení dostupnosti špecializovaných ambulancií priamo v Trstenej.</text:p>
      <text:p text:style-name="Normálny"><draw:custom-shape svg:x="0in" svg:y="0in" svg:width="45.51042in" svg:height="0.00139in" draw:id="id2" draw:style-name="a2" draw:name="Horizontal Line 249" text:anchor-type="as-char"><svg:title/><svg:desc/><draw:enhanced-geometry draw:type="non-primitive" svg:viewBox="0 0 21600 21600" draw:enhanced-path="M 0 0 L 21600 0 21600 21600 0 21600 Z N"/></draw:custom-shape></text:p>
      <text:p text:style-name="P38">3. DOPRAVA, PARKOVANIE A BEZPEČNOSŤ</text:p>
      <text:p text:style-name="P39">Menej chaosu. Viac bezpečia.</text:p>
      <text:p text:style-name="Normálny">Doprava a parkovanie patria medzi každodenné problémy obyvateľov. Chcem presadiť systém, ktorý bude fungovať pre<text:s/><text:span text:style-name="T40">obyvateľov, podnikateľov, návštevníkov aj chodcov</text:span>.</text:p>
      <text:p text:style-name="P41">Parkovanie</text:p>
      <text:list text:style-name="LFO2" text:continue-numbering="true">
        <text:list-item>
          <text:p text:style-name="P42">vytvorím<text:s/><text:span text:style-name="T43">koncepciu parkovania pre celé územie mesta</text:span>,</text:p>
        </text:list-item>
        <text:list-item>
          <text:p text:style-name="P44">zlepším organizáciu parkovania na sídliskách,</text:p>
        </text:list-item>
        <text:list-item>
          <text:p text:style-name="P45">prehodnotím parkovací systém v<text:s/>centre tak, aby bol ústretový k<text:s/><text:span text:style-name="T46">obyvateľom aj zákazníkom miestnych prevádzok</text:span>.</text:p>
        </text:list-item>
      </text:list>
      <text:p text:style-name="P47">Cesty a chodníky</text:p>
      <text:p text:style-name="Normálny">Vypracujem<text:s/><text:span text:style-name="T48">systémový plán opráv miestnych komunikácií a chodníkov</text:span><text:s/>s dôrazom na bezpečnosť chodcov.</text:p>
      <text:p text:style-name="Normálny">Osobitnú pozornosť budem venovať:</text:p>
      <text:list text:style-name="LFO3" text:continue-numbering="true">
        <text:list-item>
          <text:p text:style-name="P49">slabozrakým a nevidiacim,</text:p>
        </text:list-item>
        <text:list-item>
          <text:p text:style-name="P50">imobilným občanom,</text:p>
        </text:list-item>
        <text:list-item>
          <text:p text:style-name="P51">rodičom s kočíkmi a malými deťmi.</text:p>
        </text:list-item>
      </text:list>
      <text:p text:style-name="P52">Rozumná doprava</text:p>
      <text:p text:style-name="Normálny">Prehodnotím účelnosť spomaľovacích prvkov tam, kde zbytočne komplikujú plynulosť dopravy alebo prispievajú k poškodzovaniu vozidiel.</text:p>
      <text:p text:style-name="P53">Cyklodoprava</text:p>
      <text:p text:style-name="Normálny">Budem pokračovať v rozvoji cyklotrás,<text:s/>zabezpečím údržbu a rekonštrukciu existujúcej cyklotrasy a budem presadzovať<text:s/><text:span text:style-name="T54">bezpečné prepojenie cyklotrasy s Tvrdošínom</text:span><text:s/>– pre cestu do práce, za oddychom aj za športom.</text:p>
      <text:p text:style-name="Normálny"><draw:custom-shape svg:x="0in" svg:y="0in" svg:width="45.51042in" svg:height="0.00139in" draw:id="id3" draw:style-name="a3" draw:name="Horizontal Line 250" text:anchor-type="as-char"><svg:title/><svg:desc/><draw:enhanced-geometry draw:type="non-primitive" svg:viewBox="0 0 21600 21600" draw:enhanced-path="M 0 0 L 21600 0 21600 21600 0 21600 Z N"/></draw:custom-shape></text:p>
      <text:p text:style-name="P55">4. PORIADOK A BEZPEČNOSŤ</text:p>
      <text:p text:style-name="P56">Bezpečné mesto je dobré mesto.</text:p>
      <text:p text:style-name="Normálny">Mestská polícia má byť viditeľnou a funkčnou súčasťou života v Trstenej.</text:p>
      <text:p text:style-name="Normálny">Jej činnosť chcem zamerať predovšetkým na:</text:p>
      <text:list text:style-name="LFO4" text:continue-numbering="true">
        <text:list-item>
          <text:p text:style-name="P57">prevenciu,</text:p>
        </text:list-item>
        <text:list-item>
          <text:p text:style-name="P58">riešenie dopravných problémov,</text:p>
        </text:list-item>
        <text:list-item>
          <text:p text:style-name="P59">dohľad nad dodržiavaním pravidiel parkovania,</text:p>
        </text:list-item>
        <text:list-item>
          <text:p text:style-name="P60">ochranu verejného poriadku a bezpečia obyvateľov.</text:p>
        </text:list-item>
      </text:list>
      <text:p text:style-name="Normálny"><draw:custom-shape svg:x="0in" svg:y="0in" svg:width="45.51042in" svg:height="0.00139in" draw:id="id4" draw:style-name="a4" draw:name="Horizontal Line 251" text:anchor-type="as-char"><svg:title/><svg:desc/><draw:enhanced-geometry draw:type="non-primitive" svg:viewBox="0 0 21600 21600" draw:enhanced-path="M 0 0 L 21600 0 21600 21600 0 21600 Z N"/></draw:custom-shape></text:p>
      <text:p text:style-name="P61">5. ŠPORT, MLÁDEŽ A ŽIVOT V<text:s/>MESTE</text:p>
      <text:p text:style-name="P62">Deti a mladí ľudia potrebujú priestor.</text:p>
      <text:p text:style-name="Normálny">Šport nie je iba o výsledkoch. Je o zdraví, disciplíne, priateľstvách a o tom, aby mladí ľudia mali zmysluplné miesto, kde môžu tráviť svoj voľný čas.</text:p>
      <text:p text:style-name="P63">Multifunkčná športová hala</text:p>
      <text:p text:style-name="Normálny">Na základe výsledkov prieskumu zabezpečím<text:s/><text:span text:style-name="T64">projektovú prípravu a budem hľadať financovanie zo štátnych a európskych zdrojov</text:span><text:s/>na vybudovanie krytej športovej alebo multifunkčnej haly na sídlisku Západ.</text:p>
      <text:p text:style-name="Normálny">Takýto priestor dnes Trstenej chýba – školám, mládeži aj športovým klubom.</text:p>
      <text:p text:style-name="P65">Podpora klubov<text:s/>a športovcov</text:p>
      <text:p text:style-name="Normálny">Chcem podporovať šport<text:s/><text:span text:style-name="T66">naprieč všetkými vekovými kategóriami</text:span>.</text:p>
      <text:p text:style-name="Normálny">Osobitnú pozornosť budem venovať:</text:p>
      <text:list text:style-name="LFO5" text:continue-numbering="true">
        <text:list-item>
          <text:p text:style-name="P67"><text:span text:style-name="T68">FK Slovan Trstená</text:span><text:s/>– podpore mládežníckych kategórií aj celého klubu s cieľom nadviazať na jeho historické úspechy,</text:p>
        </text:list-item>
        <text:list-item>
          <text:p text:style-name="P69"><text:span text:style-name="T70">DHZ</text:span><text:s/>– rozvoju hasičského športu a budovaniu stabilnej mládežníckej základne,</text:p>
        </text:list-item>
        <text:list-item>
          <text:p text:style-name="P71">klubom združeným v rámci<text:s/><text:span text:style-name="T72">MŠK, ŠKK, karate a ďalším športovým klubom</text:span><text:s/>pôsobiacim v meste,</text:p>
        </text:list-item>
        <text:list-item>
          <text:p text:style-name="P73"><text:span text:style-name="T74">tenisu</text:span><text:s/>– realizácii tenisového kurtu v športovom areáli Kľozov.</text:p>
        </text:list-item>
      </text:list>
      <text:p text:style-name="P75">Vráťme športovcom uznanie</text:p>
      <text:p text:style-name="Normálny">Obnovím tradíciu športových<text:s/>oceňovaní a podujatí podporujúcich mladých športovcov.</text:p>
      <text:p text:style-name="Normálny">Chcem opäť oceňovať tých, ktorí svojou prácou a výsledkami robia dobré meno Trstenej.</text:p>
      <text:p text:style-name="Normálny"><draw:custom-shape svg:x="0in" svg:y="0in" svg:width="45.51042in" svg:height="0.00139in" draw:id="id5" draw:style-name="a5" draw:name="Horizontal Line 252" text:anchor-type="as-char"><svg:title/><svg:desc/><draw:enhanced-geometry draw:type="non-primitive" svg:viewBox="0 0 21600 21600" draw:enhanced-path="M 0 0 L 21600 0 21600 21600 0 21600 Z N"/></draw:custom-shape></text:p>
      <text:p text:style-name="P76">6. MIESTO PRE ODDYCH A STRETÁVANIE</text:p>
      <text:p text:style-name="P77">Trstená potrebuje priestor, kde sa ľudia stretnú.</text:p>
      <text:p text:style-name="Normálny">Budem hľadať vhodné riešenie pre vytvorenie<text:s/><text:span text:style-name="T78">modernej oddychovej zóny dostupnej všetkým obyvateľom mesta</text:span>.</text:p>
      <text:p text:style-name="Normálny">Priestor by mal slúžiť na oddych, stretávanie rodín, voľný čas aj organizovanie kultúrnych a spoločenských podujatí.</text:p>
      <text:p text:style-name="Normálny"><draw:custom-shape svg:x="0in" svg:y="0in" svg:width="45.51042in" svg:height="0.00139in" draw:id="id6" draw:style-name="a6" draw:name="Horizontal Line 253" text:anchor-type="as-char"><svg:title/><svg:desc/><draw:enhanced-geometry draw:type="non-primitive" svg:viewBox="0 0 21600 21600" draw:enhanced-path="M 0 0 L 21600 0 21600 21600 0 21600 Z N"/></draw:custom-shape></text:p>
      <text:p text:style-name="P79">7. PODNIKATELIA A HOSPODÁRSKY ROZVOJ</text:p>
      <text:p text:style-name="P80">Silní miestni<text:s/>podnikatelia znamenajú silnejšie mesto.</text:p>
      <text:p text:style-name="Normálny">Mesto nemá byť prekážkou podnikania. Má vytvárať podmienky, v ktorých môžu miestni podnikatelia rásť a vytvárať pracovné miesta.</text:p>
      <text:p text:style-name="Normálny">Preto:</text:p>
      <text:list text:style-name="LFO6" text:continue-numbering="true">
        <text:list-item>
          <text:p text:style-name="P81">zriadim<text:s/><text:span text:style-name="T82">poradný orgán primátora zložený z miestnych podnikateľov</text:span>,</text:p>
        </text:list-item>
        <text:list-item>
          <text:p text:style-name="P83">budem pravidelne komunikovať s podnikateľským prostredím,</text:p>
        </text:list-item>
        <text:list-item>
          <text:p text:style-name="P84">budem podporovať vznik<text:s/><text:span text:style-name="T85">stabilných pracovných miest priamo v meste</text:span>,</text:p>
        </text:list-item>
        <text:list-item>
          <text:p text:style-name="P86">budem aktívnejšie rozvíjať<text:s/><text:span text:style-name="T87">cestovný ruch a lokálny turizmus</text:span>,</text:p>
        </text:list-item>
        <text:list-item>
          <text:p text:style-name="P88">využijem potenciál projektov ako<text:s/><text:span text:style-name="T89">Cesta okolo Tatier</text:span>, Oravskej priehrady a miestnych<text:s/>tradícií.</text:p>
        </text:list-item>
      </text:list>
      <text:p text:style-name="Normálny"><draw:custom-shape svg:x="0in" svg:y="0in" svg:width="45.51042in" svg:height="0.00139in" draw:id="id7" draw:style-name="a7" draw:name="Horizontal Line 254" text:anchor-type="as-char"><svg:title/><svg:desc/><draw:enhanced-geometry draw:type="non-primitive" svg:viewBox="0 0 21600 21600" draw:enhanced-path="M 0 0 L 21600 0 21600 21600 0 21600 Z N"/></draw:custom-shape></text:p>
      <text:p text:style-name="P90">8. ŽIVOTNÉ PROSTREDIE A ODPADOVÉ HOSPODÁRSTVO</text:p>
      <text:p text:style-name="P91">Čisté mesto je zodpovednosť nás všetkých.</text:p>
      <text:p text:style-name="Normálny">Chcem riešiť odpadové hospodárstvo ako<text:s/><text:span text:style-name="T92">jeden fungujúci systém</text:span>, ktorý bude zároveň zákonný, dostupný a čo najviac šetrný k peňaženkám občanov.</text:p>
      <text:p text:style-name="Normálny">Budem preto presadzovať:</text:p>
      <text:list text:style-name="LFO7" text:continue-numbering="true">
        <text:list-item>
          <text:p text:style-name="P93">efektívnejšie využívanie<text:s/><text:span text:style-name="T94">zberného dvora</text:span>,</text:p>
        </text:list-item>
        <text:list-item>
          <text:p text:style-name="P95">zavedenie a rozšírenie<text:s/><text:span text:style-name="T96">množstvového zberu tam, kde je to možné a účelné</text:span>,</text:p>
        </text:list-item>
        <text:list-item>
          <text:p text:style-name="P97">hľadanie riešení, ktoré umožnia občanom znižovať náklady na likvidáciu odpadu.</text:p>
        </text:list-item>
      </text:list>
      <text:p text:style-name="P98">Kameňolom Pod Hálečkovou</text:p>
      <text:p text:style-name="Normálny">Budem presadzovať<text:s/><text:span text:style-name="T99">ukončenie</text:span><text:span text:style-name="T100"><text:s/>činnosti kameňolomu v lokalite Pod Hálečkovou a zabezpečenie toho, aby sa jeho prevádzka v budúcnosti neobnovila</text:span>, v súlade s platnými právnymi možnosťami.</text:p>
      <text:p text:style-name="Normálny"><draw:custom-shape svg:x="0in" svg:y="0in" svg:width="45.51042in" svg:height="0.00139in" draw:id="id8" draw:style-name="a8" draw:name="Horizontal Line 255" text:anchor-type="as-char"><svg:title/><svg:desc/><draw:enhanced-geometry draw:type="non-primitive" svg:viewBox="0 0 21600 21600" draw:enhanced-path="M 0 0 L 21600 0 21600 21600 0 21600 Z N"/></draw:custom-shape></text:p>
      <text:p text:style-name="P101">MOJA VÍZIA PRE TRSTENÚ</text:p>
      <text:p text:style-name="Normálny">Nechcem sľubovať všetko.</text:p>
      <text:p text:style-name="P102">Chcem sľúbiť<text:s/>to, čo má pre Trstenú skutočný význam:</text:p>
      <text:p text:style-name="Normálny"><text:span text:style-name="T103">zodpovedné hospodárenie,</text:span><text:line-break/><text:span text:style-name="T104">otvorenú komunikáciu,</text:span><text:line-break/><text:span text:style-name="T105">bezpečnejšie mesto,</text:span><text:line-break/><text:span text:style-name="T106">lepšie služby,</text:span><text:line-break/><text:span text:style-name="T107">podporu rodín a seniorov,</text:span><text:line-break/><text:span text:style-name="T108">viac priestoru pre šport a oddych,</text:span><text:line-break/><text:span text:style-name="T109">podporu miestnych podnikateľov</text:span><text:line-break/><text:span text:style-name="T110">a ochranu životného prostredia.</text:span></text:p>
      <text:p text:style-name="Normálny"><text:span text:style-name="T111">Trstená p</text:span><text:span text:style-name="T112">otrebuje<text:s/></text:span><text:span text:style-name="T113">konkrétne riešenia</text:span><text:span text:style-name="T114"><text:s/>a</text:span><text:span text:style-name="T115"><text:s/>zodpovedné rozhodnutia</text:span><text:span text:style-name="T116">.</text:span></text:p>
      <text:p text:style-name="P117">Mgr. Jozef Liss</text:p>
      <text:p text:style-name="Normálny">Podpis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0F4761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0F4761"/>
    </style:style>
    <style:style style:name="Zvýraznenácitácia" style:display-name="Zvýraznená citácia" style:family="paragraph" style:parent-style-name="Normálny" style:next-style-name="Normá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0F4761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Karcolová Petra Mgr.</meta:initial-creator>
    <dc:creator>Jozef Liss</dc:creator>
    <meta:creation-date>2026-09-01T09:22:00Z</meta:creation-date>
    <dc:date>2026-09-01T09:31:00Z</dc:date>
    <meta:template xlink:href="Normal" xlink:type="simple"/>
    <meta:editing-cycles>6</meta:editing-cycles>
    <meta:editing-duration>PT360S</meta:editing-duration>
    <meta:document-statistic meta:page-count="1" meta:paragraph-count="14" meta:word-count="1069" meta:character-count="7151" meta:row-count="50" meta:non-whitespace-character-count="6096"/>
  </office:meta>
</office:document-meta>
</file>